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125in" fo:line-height="0.3333in" fo:margin-left="0.4215in" fo:text-indent="-0.4215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text-align="justify" fo:line-height="0.3333in" fo:margin-left="1.3777in" fo:text-indent="-1.3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3333in" fo:margin-left="1.3777in" fo:text-indent="-1.1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5909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新細明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新細明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" style:parent-style-name="內文" style:family="paragraph">
      <style:paragraph-properties fo:text-align="justify" fo:line-height="0.3333in" fo:margin-left="0.5909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" style:parent-style-name="內文" style:family="paragraph">
      <style:paragraph-properties fo:text-align="justify" fo:line-height="0.3333in" fo:margin-left="0.8861in" fo:text-indent="-0.2951in">
        <style:tab-stops>
          <style:tab-stop style:type="left" style:position="0.787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" style:parent-style-name="內文" style:family="paragraph">
      <style:paragraph-properties fo:text-align="justify" fo:line-height="0.3333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fo:text-align="justify" fo:line-height="0.3333in" fo:margin-left="1.6736in" fo:text-indent="-1.476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olumn25" style:family="table-column">
      <style:table-column-properties style:column-width="2.8055in"/>
    </style:style>
    <style:style style:name="TableColumn26" style:family="table-column">
      <style:table-column-properties style:column-width="2.8055in"/>
    </style:style>
    <style:style style:name="Table24" style:family="table">
      <style:table-properties style:width="5.6111in" fo:margin-left="0.4687in" table:align="left"/>
    </style:style>
    <style:style style:name="TableRow27" style:family="table-row">
      <style:table-row-properties style:min-row-height="0.3541in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Row32" style:family="table-row">
      <style:table-row-properties style:min-row-height="0.463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37" style:family="table-row">
      <style:table-row-properties style:min-row-height="0.3541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3333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42" style:family="table-row">
      <style:table-row-properties style:min-row-height="0.3541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line-height="0.3333in" fo:margin-left="0.3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break-before="column" fo:text-align="end" fo:margin-bottom="0.125in" fo:line-height="0.3333in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style:font-size-complex="14pt"/>
    </style:style>
    <style:style style:name="TableColumn58" style:family="table-column">
      <style:table-column-properties style:column-width="1.3784in"/>
    </style:style>
    <style:style style:name="TableColumn59" style:family="table-column">
      <style:table-column-properties style:column-width="5.3152in"/>
    </style:style>
    <style:style style:name="Table57" style:family="table">
      <style:table-properties style:width="6.6937in" fo:margin-left="0.075in" table:align="left"/>
    </style:style>
    <style:style style:name="TableRow60" style:family="table-row">
      <style:table-row-properties style:min-row-height="0.472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333in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64" style:family="table-row">
      <style:table-row-properties style:min-row-height="0.629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4333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75" style:family="table-row">
      <style:table-row-properties style:min-row-height="0.4333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0" style:family="table-row">
      <style:table-row-properties style:min-row-height="0.433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5" style:family="table-row">
      <style:table-row-properties style:min-row-height="0.4333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3333in" fo:margin-left="1.3534in" fo:text-indent="-1.3534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margin-top="0.125in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margin-bottom="0.125in" fo:line-height="0.3333in" fo:margin-left="0.2215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8" style:family="table-row">
      <style:table-row-properties style:min-row-height="4.4881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line-height="0.3333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line-height="0.3333in" fo:margin-left="1.258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  <style:text-properties style:font-name="標楷體" style:font-name-asian="標楷體" fo:color="#000000" fo:letter-spacing="0.0208in" fo:font-size="14pt" style:font-size-asian="14pt" style:font-size-complex="14pt"/>
    </style:style>
    <style:style style:name="P106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09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10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11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14" style:parent-style-name="內文" style:family="paragraph">
      <style:paragraph-properties fo:margin-bottom="0.125in" fo:line-height="0.3333in" fo:margin-left="1.2562in" fo:text-indent="-0.5826in">
        <style:tab-stops>
          <style:tab-stop style:type="left" style:position="-0.581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text-align="center" fo:line-height="0.3333in" fo:margin-right="0.6652in" fo:text-indent="0.7798in"/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text-align="center" fo:margin-bottom="0.125in" fo:line-height="0.3194in" fo:margin-left="0.5055in" fo:text-indent="-0.505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18" style:parent-style-name="清單段落" style:list-style-name="LFO1" style:family="paragraph">
      <style:paragraph-properties fo:text-align="justify" fo:margin-bottom="0.125in" fo:line-height="0.3194in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24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5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6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7" style:parent-style-name="內文" style:family="paragraph">
      <style:paragraph-properties fo:line-height="0.3194in" fo:margin-left="0.3611in" fo:text-indent="-0.3611in">
        <style:tab-stops>
          <style:tab-stop style:type="left" style:position="4.3888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28" style:parent-style-name="內文" style:family="paragraph">
      <style:paragraph-properties fo:margin-bottom="0.125in" fo:line-height="0.3194in" fo:margin-left="0.3625in" fo:text-indent="-0.3625in">
        <style:tab-stops>
          <style:tab-stop style:type="left" style:position="4.38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130" style:family="table-column">
      <style:table-column-properties style:column-width="6.6937in"/>
    </style:style>
    <style:style style:name="Table129" style:family="table">
      <style:table-properties style:width="6.6937in" fo:margin-left="0.075in" table:align="left"/>
    </style:style>
    <style:style style:name="TableRow131" style:family="table-row">
      <style:table-row-properties style:min-row-height="0.5513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34" style:family="table-row">
      <style:table-row-properties style:min-row-height="1.575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8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40" style:family="table-row">
      <style:table-row-properties style:min-row-height="1.57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44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45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4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47" style:family="table-row">
      <style:table-row-properties style:min-row-height="1.575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51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4" style:parent-style-name="內文" style:family="paragraph">
      <style:paragraph-properties fo:line-height="0.3194in">
        <style:tab-stops>
          <style:tab-stop style:type="left" style:position="4.75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fo:color="#000000" style:font-size-complex="13pt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157" style:parent-style-name="預設段落字型" style:family="text">
      <style:text-properties style:font-name="標楷體" style:font-name-asian="標楷體" fo:color="#000000" style:font-size-complex="13pt"/>
    </style:style>
    <style:style style:name="P158" style:parent-style-name="內文" style:family="paragraph">
      <style:paragraph-properties fo:text-align="center" fo:line-height="0.3194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9" style:parent-style-name="內文" style:family="paragraph">
      <style:paragraph-properties fo:break-before="column" fo:line-height="0.3333in">
        <style:tab-stops>
          <style:tab-stop style:type="left" style:position="4.75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63" style:parent-style-name="內文" style:family="paragraph">
      <style:paragraph-properties fo:text-align="end" fo:margin-bottom="0.125in" fo:line-height="0.3333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font-size-complex="14pt"/>
    </style:style>
    <style:style style:name="TableColumn168" style:family="table-column">
      <style:table-column-properties style:column-width="1.3784in"/>
    </style:style>
    <style:style style:name="TableColumn169" style:family="table-column">
      <style:table-column-properties style:column-width="5.3152in"/>
    </style:style>
    <style:style style:name="Table167" style:family="table">
      <style:table-properties style:width="6.6937in" fo:margin-left="0.075in" table:align="left"/>
    </style:style>
    <style:style style:name="TableRow170" style:family="table-row">
      <style:table-row-properties style:min-row-height="0.4722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175" style:family="table-row">
      <style:table-row-properties style:min-row-height="2.4409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3333in"/>
    </style:style>
    <style:style style:name="T180" style:parent-style-name="預設段落字型" style:family="text">
      <style:text-properties style:font-name="標楷體" style:font-name-asian="標楷體" fo:color="#000000" style:font-size-complex="14pt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 style:font-size-complex="14pt"/>
    </style:style>
    <style:style style:name="P18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184" style:family="table-row">
      <style:table-row-properties style:min-row-height="5.9055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3333in"/>
      <style:text-properties style:font-name="標楷體" style:font-name-asian="標楷體" style:font-name-complex="Arial" fo:color="#000000"/>
    </style:style>
    <style:style style:name="P18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90" style:parent-style-name="內文" style:family="paragraph">
      <style:paragraph-properties fo:margin-top="0.125in" fo:line-height="0.3333in" fo:margin-left="0.393in" fo:text-indent="-0.393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2026新竹縣客家新曲獎　報名簡章</text:p>
      <text:p text:style-name="P4">壹、依據「新竹縣客家新曲獎獎勵實施計畫」辦理。</text:p>
      <text:p text:style-name="P5">貳、報名日期：自即日起至9月6日止，以郵戳為憑，逾期送件者恕不予受理。</text:p>
      <text:p text:style-name="P6">參、報名方式：完成線上報名並寄送紙本資料至本局。</text:p>
      <text:p text:style-name="P7">一、線上填寫報名資料及上傳參賽相關資料，完成申請程序。</text:p>
      <text:p text:style-name="P8"><text:span text:style-name="T9">二、再將紙本資料親送或以掛號寄至</text:span><text:span text:style-name="T10">「</text:span><text:span text:style-name="T11">新竹縣政府文化局表演藝術科(新竹縣竹北市縣政九路146號)</text:span><text:span text:style-name="T12">」</text:span><text:span text:style-name="T13">，信封請註明「2026新竹縣客家新曲獎」字樣。</text:span></text:p>
      <text:p text:style-name="P14">(一)紙本資料：</text:p>
      <text:p text:style-name="P15">1、報名表1份：參賽者請親筆簽名或蓋章。參賽創作一人以上時由代表人簽署，但著作權暨肖像權同意書必須共同簽署。</text:p>
      <text:p text:style-name="P16">2、參賽作品一式7份：不得書寫姓名及任何記號。可提供簡譜或五線譜作為評審參考。</text:p>
      <text:p text:style-name="P17">3、著作權暨肖像權同意書1份：全體創作者請親筆簽名或蓋章。</text:p>
      <text:p text:style-name="P18">(二)作品音檔：單一音檔內含完整詞、曲，須為MP3或WAV檔案格式，於線上報名時上傳，檔案名稱請以「創作曲名」標示。音檔大小超過10MB時，請儲存於光碟或隨身碟中，連同紙本資料寄至報名收件處。</text:p>
      <text:p text:style-name="P19"><text:span text:style-name="T20">三、每人參賽作品</text:span><text:span text:style-name="T21">不得超過3件</text:span><text:span text:style-name="T22">(含共同創作)。</text:span></text:p>
      <text:p text:style-name="P23">肆、參賽期程：<text:s/>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時間</text:p>
          </table:table-cell>
          <table:table-cell table:style-name="TableCell30">
            <text:p text:style-name="P31">進度/項目</text:p>
          </table:table-cell>
        </table:table-row>
        <table:table-row table:style-name="TableRow32">
          <table:table-cell table:style-name="TableCell33">
            <text:p text:style-name="P34">即日起至9月6日</text:p>
          </table:table-cell>
          <table:table-cell table:style-name="TableCell35">
            <text:p text:style-name="P36">徵件期間</text:p>
          </table:table-cell>
        </table:table-row>
        <table:table-row table:style-name="TableRow37">
          <table:table-cell table:style-name="TableCell38">
            <text:p text:style-name="P39">115年9月下旬</text:p>
          </table:table-cell>
          <table:table-cell table:style-name="TableCell40">
            <text:p text:style-name="P41">公布決賽入圍名單</text:p>
          </table:table-cell>
        </table:table-row>
        <table:table-row table:style-name="TableRow42">
          <table:table-cell table:style-name="TableCell43">
            <text:p text:style-name="P44">115年10月17日(六)</text:p>
          </table:table-cell>
          <table:table-cell table:style-name="TableCell45">
            <text:p text:style-name="P46">決賽暨頒獎典禮</text:p>
            <text:p text:style-name="P47">(新竹縣政府文化局演藝廳)</text:p>
          </table:table-cell>
        </table:table-row>
      </table:table>
      <text:p text:style-name="P48">伍、計畫承辦人：</text:p>
      <text:p text:style-name="P49">新竹縣政府文化局 表演藝術科 潘小姐</text:p>
      <text:p text:style-name="P50">洽詢電話：03-5510201#311</text:p>
      <text:p text:style-name="P51">Email：z886314@hchcc.gov.tw</text:p>
      <text:soft-page-break/>
      <text:p text:style-name="P52"><text:span text:style-name="T53"><text:s text:c="24"/></text:span><text:span text:style-name="T54">作品編號：</text:span><text:span text:style-name="T55">　　　　</text:span><text:span text:style-name="T56">（由文化局填寫）</text:span></text:p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2">
            <text:p text:style-name="P62"><text:span text:style-name="T63">2026新竹縣客家新曲獎報名表</text:span></text:p>
          </table:table-cell>
          <table:covered-table-cell/>
        </table:table-row>
        <table:table-row table:style-name="TableRow64">
          <table:table-cell table:style-name="TableCell65">
            <text:p text:style-name="P66">作品類別</text:p>
          </table:table-cell>
          <table:table-cell table:style-name="TableCell67">
            <text:p text:style-name="P68">□流行歌曲 <text:s/>□藝術歌曲 <text:s/>□合唱歌曲 <text:s/>□童謠<text:s/></text:p>
            <text:p text:style-name="P69">□其他：</text:p>
          </table:table-cell>
        </table:table-row>
        <table:table-row table:style-name="TableRow70">
          <table:table-cell table:style-name="TableCell71">
            <text:p text:style-name="P72">作品名稱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作詞人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作曲人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音檔時間</text:p>
          </table:table-cell>
          <table:table-cell table:style-name="TableCell88">
            <text:p text:style-name="P89"><text:span text:style-name="T90"><text:s text:c="5"/>分 <text:s text:c="4"/>秒</text:span></text:p>
          </table:table-cell>
        </table:table-row>
        <table:table-row table:style-name="TableRow91">
          <table:table-cell table:style-name="TableCell92">
            <text:p text:style-name="P93">檢附資料</text:p>
          </table:table-cell>
          <table:table-cell table:style-name="TableCell94">
            <text:p text:style-name="P95">□著作權暨肖像權同意書1份<text:s/></text:p>
            <text:p text:style-name="P96">□作品資料及歌詞一式7份 (不得書寫姓名及任何記號)</text:p>
            <text:p text:style-name="P97">□作品音檔：於線上報名時上傳，音檔大小超過10MB時，請儲存於光碟或隨身碟中，連同紙本資料寄至報名收件處。</text:p>
          </table:table-cell>
        </table:table-row>
        <table:table-row table:style-name="TableRow98">
          <table:table-cell table:style-name="TableCell99" table:number-columns-spanned="2">
            <text:p text:style-name="P100">參賽作品屬本人原創，未曾發行(含實體發行及數位發行)、參加比賽入圍或得獎，亦無抄襲或冒名頂替之情事。本表所填各項資料，如有虛假不實，本人願負完全責任。已閱畢且願遵守新竹縣客家新曲獎獎勵實施計畫之各項規定。</text:p>
            <text:p text:style-name="P101">此致</text:p>
            <text:p text:style-name="P102">新竹縣政府文化局</text:p>
            <text:p text:style-name="P103"/>
            <text:p text:style-name="P104">參賽代表人： <text:s text:c="24"/>（簽章）</text:p>
            <text:p text:style-name="P105">身分證字號：</text:p>
            <text:p text:style-name="P106"><text:span text:style-name="T107">聯絡地址</text:span><text:span text:style-name="T108">：□□□-□□</text:span></text:p>
            <text:p text:style-name="P109"/>
            <text:p text:style-name="P110">電話：</text:p>
            <text:p text:style-name="P111"><text:span text:style-name="T112">手機</text:span><text:span text:style-name="T113">：</text:span></text:p>
            <text:p text:style-name="P114">E-mail：</text:p>
            <text:p text:style-name="P115">中 華 民 國 <text:s text:c="2"/>115 <text:s text:c="2"/>年 <text:s text:c="5"/>月 <text:s text:c="5"/>日</text:p>
          </table:table-cell>
          <table:covered-table-cell/>
        </table:table-row>
      </table:table>
      <text:soft-page-break/>
      <text:p text:style-name="P116"><text:span text:style-name="T117">著作權暨肖像權同意書</text:span></text:p>
      <text:list text:style-name="LFO1" text:continue-numbering="true">
        <text:list-item>
          <text:p text:style-name="P118"><text:span text:style-name="T119">本人參加新竹縣政府文化局舉辦「2026新竹縣客家新曲獎」，若經主辦單位評審入圍，同意將參賽作品及提供之相關資料(參賽資料、歌詞、樂譜及音檔)，無條件且無償授權主辦單位不限時間、地域、次數、</text:span><text:span text:style-name="T120">及方式</text:span><text:span text:style-name="T121"><text:s/>(即著作權法第22條至第29條所規定之各種著作財產權：包括重製權、公開口述權、公開播送權、公開上映權、公開演出權、公開傳輸權、公開展示權、改作權、編輯權、出租權、散布權等)之利用，並得再授權第三人為上述之非營利利用，主辦單位及其授權</text:span><text:span text:style-name="T122">之人</text:span><text:span text:style-name="T123">尊重著作人格權(主辦單位應在發表、利用、流通時，註明該作品之著作人)，以利著作之流通。</text:span></text:p>
        </text:list-item>
        <text:list-item>
          <text:p text:style-name="P124">本人同意無條件且無償授權新竹縣政府文化局不限時間、地域、次數，因本活動拍照、錄音/影、修飾、使用、公開演出、公開播送、公開傳輸、公開上映及公開展示本人之肖像、名字、聲音…等權利，並得於一切包括但不限於電影、電視、網路串流平台、社群媒體及一切將來發明之附著或傳播媒介等方式利用（如：公開個人肖像、姓名及聲音等），且承諾對執行單位及主辦單位不行使著作人格權及肖像權。</text:p>
        </text:list-item>
        <text:list-item>
          <text:p text:style-name="P125">作品之著作權仍屬作者所有，如有違反前項約定事由，本人願負損害賠償責任。</text:p>
        </text:list-item>
        <text:list-item>
          <text:p text:style-name="P126">凡因本同意書所生之爭議，簽約雙方本誠信原則協議解決之；如有訴訟之必要時，立同意書人同意以臺灣新竹地方法院為第一審管轄法院。</text:p>
        </text:list-item>
      </text:list>
      <text:p text:style-name="P127">此致</text:p>
      <text:p text:style-name="P128">新竹縣政府文化局</text:p>
      <table:table table:style-name="Table129">
        <table:table-columns>
          <table:table-column table:style-name="TableColumn130"/>
        </table:table-columns>
        <table:table-row table:style-name="TableRow131">
          <table:table-cell table:style-name="TableCell132">
            <text:p text:style-name="P133">作品名稱：</text:p>
          </table:table-cell>
        </table:table-row>
        <table:table-row table:style-name="TableRow134">
          <table:table-cell table:style-name="TableCell135">
            <text:p text:style-name="P136">作詞人： <text:s text:c="29"/>（簽章）</text:p>
            <text:p text:style-name="P137">身分證字號：</text:p>
            <text:p text:style-name="P138">電 <text:s text:c="3"/>話：</text:p>
            <text:p text:style-name="P139">地 <text:s text:c="3"/>址：</text:p>
          </table:table-cell>
        </table:table-row>
        <text:soft-page-break/>
        <table:table-row table:style-name="TableRow140">
          <table:table-cell table:style-name="TableCell141">
            <text:p text:style-name="P142"><text:span text:style-name="T143">作曲人： <text:s text:c="29"/>（簽章）或□同上</text:span></text:p>
            <text:p text:style-name="P144">身分證字號：</text:p>
            <text:p text:style-name="P145">電 <text:s text:c="3"/>話：</text:p>
            <text:p text:style-name="P146">地 <text:s text:c="3"/>址：</text:p>
          </table:table-cell>
        </table:table-row>
        <table:table-row table:style-name="TableRow147">
          <table:table-cell table:style-name="TableCell148">
            <text:p text:style-name="P149"><text:span text:style-name="T150">演唱人： <text:s text:c="29"/>（簽章）或□同上</text:span></text:p>
            <text:p text:style-name="P151">身分證字號：</text:p>
            <text:p text:style-name="P152">電 <text:s text:c="3"/>話：</text:p>
            <text:p text:style-name="P153">地 <text:s text:c="3"/>址：</text:p>
          </table:table-cell>
        </table:table-row>
      </table:table>
      <text:p text:style-name="P154"><text:span text:style-name="T155">（</text:span><text:span text:style-name="T156">全體創作者皆須簽署</text:span><text:span text:style-name="T157">，本表格不敷使用時請自行延伸）</text:span></text:p>
      <text:p text:style-name="P158">中 華 民 國 <text:s text:c="2"/>115 <text:s text:c="2"/>年 <text:s text:c="5"/>月 <text:s text:c="5"/>日</text:p>
      <text:soft-page-break/>
      <text:p text:style-name="P159"><text:span text:style-name="T160">一式7份(不得書寫姓名及任何記號。本表格不敷使用時請自行延伸)</text:span><text:span text:style-name="T161"><text:s text:c="2"/></text:span><text:span text:style-name="T162"><text:s text:c="12"/></text:span></text:p>
      <text:p text:style-name="P163"><text:span text:style-name="T164">作品編號：</text:span><text:span text:style-name="T165">　　　　</text:span><text:span text:style-name="T166">（由文化局填寫）</text:span></text:p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一、作品名稱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二、作品簡介</text:p>
          </table:table-cell>
          <table:table-cell table:style-name="TableCell178">
            <text:p text:style-name="P179"><text:span text:style-name="T180">如：創作動機、樂曲風格及創作理念等(200字以內)</text:span><text:span text:style-name="T181"><text:s/>，不</text:span><text:span text:style-name="T182">得提及創作者姓名</text:span></text:p>
            <text:p text:style-name="P183"/>
          </table:table-cell>
        </table:table-row>
        <table:table-row table:style-name="TableRow184">
          <table:table-cell table:style-name="TableCell185">
            <text:p text:style-name="P186">三、歌詞</text:p>
          </table:table-cell>
          <table:table-cell table:style-name="TableCell187">
            <text:p text:style-name="P188">※相關規範請參見獎勵實施計畫第貳點「參賽須知」。</text:p>
            <text:p text:style-name="P189"/>
          </table:table-cell>
        </table:table-row>
      </table:table>
      <text:p text:style-name="P190"><text:span text:style-name="T191">四、可提供簡譜或五線譜作為參考，附於本頁之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7875in" fo:margin-bottom="0.3937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Doris Chiang</dc:creator>
    <meta:creation-date>2026-08-13T01:48:00Z</meta:creation-date>
    <dc:date>2026-08-13T01:48:00Z</dc:date>
    <meta:print-date>2025-03-03T02:55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10" meta:character-count="2076" meta:row-count="14" meta:non-whitespace-character-count="1770"/>
  </office:meta>
</office:document-meta>
</file>